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OpenSymbol" svg:font-family="Open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P1" style:family="paragraph" style:parent-style-name="Standard" style:list-style-name="L1"/>
    <style:style style:name="P2" style:family="paragraph" style:parent-style-name="Standard">
      <style:text-properties fo:font-style="italic" style:font-style-asian="italic" style:font-style-complex="italic"/>
    </style:style>
    <style:style style:name="P3" style:family="paragraph" style:parent-style-name="Standard" style:list-style-name="L4">
      <style:text-properties fo:color="#0000ff" fo:font-style="italic" style:font-style-asian="italic" style:font-style-complex="italic"/>
    </style:style>
    <style:style style:name="P4" style:family="paragraph" style:parent-style-name="Standard" style:list-style-name="L3">
      <style:text-properties fo:color="#0000ff" fo:font-style="italic" style:font-style-asian="italic" style:font-style-complex="italic"/>
    </style:style>
    <style:style style:name="P5" style:family="paragraph" style:parent-style-name="Standard" style:list-style-name="L8">
      <style:text-properties fo:color="#0000ff" fo:font-style="italic" style:font-style-asian="italic" style:font-style-complex="italic"/>
    </style:style>
    <style:style style:name="P6" style:family="paragraph" style:parent-style-name="Standard">
      <style:text-properties style:font-name="Arial" fo:font-size="16pt" fo:font-weight="bold" style:font-size-asian="16pt" style:font-weight-asian="bold" style:font-size-complex="16pt" style:font-weight-complex="bold"/>
    </style:style>
    <style:style style:name="P7" style:family="paragraph" style:parent-style-name="Standard">
      <style:text-properties style:font-name="Arial" fo:font-style="italic" fo:font-weight="normal" style:font-style-asian="italic" style:font-weight-asian="normal" style:font-style-complex="italic" style:font-weight-complex="normal"/>
    </style:style>
    <style:style style:name="P8" style:family="paragraph" style:parent-style-name="Standard">
      <style:paragraph-properties fo:margin-left="1.296cm" fo:margin-right="0cm" fo:text-indent="-0.635cm" style:auto-text-indent="false">
        <style:tab-stops/>
      </style:paragraph-properties>
    </style:style>
    <style:style style:name="P9" style:family="paragraph" style:parent-style-name="Standard">
      <style:paragraph-properties fo:margin-left="0.794cm" fo:margin-right="0cm" fo:text-indent="0cm" style:auto-text-indent="false"/>
      <style:text-properties style:font-name="Arial" fo:font-style="italic" fo:font-weight="normal" style:font-style-asian="italic" style:font-weight-asian="normal" style:font-style-complex="italic" style:font-weight-complex="normal"/>
    </style:style>
    <style:style style:name="T1" style:family="text">
      <style:text-properties fo:font-weight="bold" style:font-weight-asian="bold" style:font-weight-complex="bold"/>
    </style:style>
    <style:style style:name="T2" style:family="text">
      <style:text-properties fo:color="#0000ff"/>
    </style:style>
    <style:style style:name="T3" style:family="text">
      <style:text-properties fo:color="#0000ff" fo:font-style="italic" style:font-style-asian="italic" style:font-style-complex="italic"/>
    </style:style>
    <style:style style:name="T4" style:family="text">
      <style:text-properties fo:font-style="italic"/>
    </style:style>
    <style:style style:name="T5" style:family="text">
      <style:text-properties style:font-style-asian="italic"/>
    </style:style>
    <style:style style:name="T6" style:family="text">
      <style:text-properties style:font-style-complex="italic"/>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8.255cm" fo:text-indent="-0.635cm" fo:margin-left="8.255cm"/>
        </style:list-level-properties>
      </text:list-level-style-bullet>
    </text:list-style>
    <text:list-style style:name="L3">
      <text:list-level-style-bullet text:level="1"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4">
      <text:list-level-style-bullet text:level="1"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Mojžíš a jeho povolání (Ex 3,4)</text:p>
      <text:p text:style-name="P9">...Aneb náš úkol a naše poslání</text:p>
      <text:p text:style-name="P7"/>
      <text:p text:style-name="Standard"/>
      <text:p text:style-name="P2">Nejprve 2 otázky – na obě otázky je dobré se zeptat hned na začátku (co nejdřív), aby se všichni trochu "rozmluvili".</text:p>
      <text:p text:style-name="Standard"/>
      <text:list xml:id="list31364957" text:style-name="L1">
        <text:list-item>
          <text:p text:style-name="P1">Jaké je Vaše poslání, úkol?</text:p>
        </text:list-item>
      </text:list>
      <text:list xml:id="list31525637" text:style-name="L4">
        <text:list-item>
          <text:p text:style-name="P3">z naší diskuze mezi asistenty:</text:p>
          <text:list>
            <text:list-item>
              <text:p text:style-name="P3">spíš menší úkoly, než jeden celoživotní</text:p>
            </text:list-item>
            <text:list-item>
              <text:p text:style-name="P3">někdy se těžko rozpoznávají</text:p>
            </text:list-item>
            <text:list-item>
              <text:p text:style-name="P3">být dobrým člověkem</text:p>
            </text:list-item>
          </text:list>
        </text:list-item>
      </text:list>
      <text:list xml:id="list32191164" text:continue-list="list31364957" text:style-name="L1">
        <text:list-item>
          <text:p text:style-name="P1">Jak k Vám Hospodin promlouvá?</text:p>
        </text:list-item>
      </text:list>
      <text:list xml:id="list31371205" text:style-name="L3">
        <text:list-item>
          <text:p text:style-name="P4">z naší diskuze mezi asistenty:</text:p>
          <text:list>
            <text:list-item>
              <text:p text:style-name="P4">skrz ostatní lidi – dobrý příklad</text:p>
            </text:list-item>
            <text:list-item>
              <text:p text:style-name="P4">skrz situaci</text:p>
            </text:list-item>
            <text:list-item>
              <text:p text:style-name="P4">pocity</text:p>
            </text:list-item>
            <text:list-item>
              <text:p text:style-name="P4">tušení → když to vyjde, teprve zjistíme, že to bylo ono</text:p>
            </text:list-item>
            <text:list-item>
              <text:p text:style-name="P4">při meditaci, při modlitbě → proč mě to napadlo, ale potvrzení (že jde <text:s/>Boží vůli) opět až zpětně</text:p>
            </text:list-item>
            <text:list-item>
              <text:p text:style-name="P4">psychotest ukázal, že se Libeček nehodí na učitele, ale jednoho dne si řekl, že půjde učit</text:p>
            </text:list-item>
            <text:list-item>
              <text:p text:style-name="P4">někdy je znamení kolem nás hodně, ale vidíme je až zpětně. Vždy je to ale otázka víry.</text:p>
            </text:list-item>
          </text:list>
        </text:list-item>
      </text:list>
      <text:p text:style-name="Standard"/>
      <text:p text:style-name="Standard">Mojžíš proti Hospodinu reptá., i když vidí hořící keř, který neshoří. Hospodin ho posílá, ale on mu říká, že je obyčejný pastýř, že to nezvládne,... Hospodin mu dává znamení (Když hodí hůl na zem, je z ní had, když ji uchopí, stane se z ní opět hůl. Stejně tak dokáže změnit svou ruku na malomocnou a zase na zdravou, nebo dokáže proměnit vodu v krev.) Ale Mojžíš pořád odmítá, že neumí mluvit k lidem apod.</text:p>
      <text:p text:style-name="P8">...my také často Boha odmítáme</text:p>
      <text:p text:style-name="P8">někdy si říkáme: "To přece nebudu dělat – přece se neztrapním." (Pomoc někomu v nouzi apod.)</text:p>
      <text:p text:style-name="Standard"/>
      <text:p text:style-name="Standard">Na cestu dostáváme výbavu – každý jinou, ale každý má i jiné úkoly. Někdo dostane víc, jiný méně, ale všichni nesmírně mnoho. (Život, rodiče,...a spoustu věcí, které považujeme za samozřejmost) Není důležitý úkol, ale <text:span text:style-name="T1">cíl</text:span>. A co je cíl? Dostat se do nebe, šířit lásku, být dobrým člověkem,...</text:p>
      <text:p text:style-name="Standard"/>
      <text:p text:style-name="Standard">Člověk dostal na cestu výbavu, kterou by neměl zahazovat. Každý má schopnosti na něco jiného. Každý nemusí být knězem, učitelem, vychovatelem, Matkou Terezou, Donem Boscem. Ale neměl by zahazovat to, čeho se mu dostalo.</text:p>
      <text:p text:style-name="Standard"><text:span text:style-name="T3">z na</text:span><text:span text:style-name="T3">ší diskuze mezi asistenty:</text:span></text:p>
      <text:list xml:id="list31640091" text:style-name="L8">
        <text:list-item>
          <text:list>
            <text:list-item>
              <text:p text:style-name="P5">LIDÉ SE NEUMĚJÍ VČAS ROZHODOVAT – každý by se měl naučit rozhodnout se a ve své snaze vytrvat. Protože jinak bude celý život běhat od ničeho k ničemu a nikdy nic vlastně neudělá pořádně.</text:p>
              <text:list>
                <text:list-item>
                  <text:p text:style-name="P5">do rozhodnutí by neměl být nikdo tlačen. Každý si může dát poradit, ale rozhodnutí leží nakonec na něm.</text:p>
                </text:list-item>
              </text:list>
            </text:list-item>
          </text:list>
        </text:list-item>
      </text:list>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OpenSymbol" svg:font-family="Open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s" fo:country="CZ"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cs" fo:country="CZ" style:letter-kerning="true" style:font-name-asian="SimSun" style:font-size-asian="12pt" style:language-asian="zh" style:country-asian="CN" style:font-name-complex="Tahom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Arial" style:family="paragraph" style:parent-style-name="Standard">
      <style:text-properties fo:font-size="14pt" fo:font-weight="bold" style:font-size-asian="14pt" style:font-weight-asian="bold" style:font-size-complex="14pt" style:font-weight-complex="bold"/>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Legner</meta:initial-creator>
    <meta:creation-date>2010-05-20T11:24:45.73</meta:creation-date>
    <meta:document-statistic meta:table-count="0" meta:image-count="0" meta:object-count="0" meta:page-count="1" meta:paragraph-count="25" meta:word-count="388" meta:character-count="2135"/>
    <dc:date>2010-05-20T12:08:33.38</dc:date>
    <dc:creator>Legner</dc:creator>
    <meta:editing-duration>PT00H11M45S</meta:editing-duration>
    <meta:editing-cycles>1</meta:editing-cycles>
    <meta:generator>OpenOffice.org/3.2$Win32 OpenOffice.org_project/320m12$Build-9483</meta:generator>
  </office:meta>
</office:document-meta>
</file>