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xmlns:field="urn:openoffice:names:experimental:ooo-ms-interop:xmlns:field:1.0" office:version="1.2">
  <office:scripts/>
  <office:font-face-decls>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automatic-styles>
    <style:style style:name="P1" style:family="paragraph" style:parent-style-name="Standard">
      <style:paragraph-properties fo:text-align="center" style:justify-single-word="false"/>
      <style:text-properties fo:font-size="26pt" fo:font-weight="bold" style:font-size-asian="26pt" style:font-weight-asian="bold" style:font-size-complex="26pt" style:font-weight-complex="bold"/>
    </style:style>
    <style:style style:name="P2" style:family="paragraph" style:parent-style-name="Standard">
      <style:paragraph-properties fo:text-align="center" style:justify-single-word="false"/>
      <style:text-properties fo:font-size="16pt" fo:font-weight="normal" style:font-size-asian="16pt" style:font-weight-asian="normal" style:font-size-complex="16pt" style:font-weight-complex="normal"/>
    </style:style>
    <style:style style:name="P3" style:family="paragraph" style:parent-style-name="Standard">
      <style:paragraph-properties fo:text-align="start" style:justify-single-word="false"/>
      <style:text-properties fo:font-size="16pt" fo:font-weight="normal" style:font-size-asian="16pt" style:font-weight-asian="normal" style:font-size-complex="16pt" style:font-weight-complex="normal"/>
    </style:style>
    <style:style style:name="P4" style:family="paragraph" style:parent-style-name="Standard">
      <style:paragraph-properties fo:text-align="start" style:justify-single-word="false"/>
      <style:text-properties fo:font-size="13pt" fo:font-weight="normal" style:font-size-asian="13pt" style:font-weight-asian="normal" style:font-size-complex="13pt" style:font-weight-complex="normal"/>
    </style:style>
    <style:style style:name="P5" style:family="paragraph" style:parent-style-name="Standard">
      <style:paragraph-properties fo:text-align="start" style:justify-single-word="false"/>
      <style:text-properties fo:font-size="13pt" fo:font-style="normal" fo:font-weight="normal" style:font-size-asian="13pt" style:font-style-asian="normal" style:font-weight-asian="normal" style:font-size-complex="13pt" style:font-style-complex="normal" style:font-weight-complex="normal"/>
    </style:style>
    <style:style style:name="T1" style:family="text">
      <style:text-properties fo:font-style="italic" style:font-style-asian="italic" style:font-style-complex="italic"/>
    </style:style>
    <style:style style:name="T2" style:family="text">
      <style:text-properties fo:font-style="italic" fo:font-weight="bold" style:font-style-asian="italic" style:font-weight-asian="bold" style:font-style-complex="italic" style:font-weight-complex="bold"/>
    </style:style>
    <style:style style:name="T3" style:family="text">
      <style:text-properties fo:font-weight="bold" style:font-weight-asian="bold" style:font-weight-complex="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Důvěra </text:p>
      <text:p text:style-name="P2">Přechod Rudým mořem</text:p>
      <text:p text:style-name="P3"/>
      <text:p text:style-name="P4">Izraelci odešli od svých domovů. <text:span text:style-name="T1">Kdo by teď zvládl odejít z domova jen s tím, co má na sobě?</text:span></text:p>
      <text:p text:style-name="P4"/>
      <text:p text:style-name="P4">Šli s „cizým“ člověkem? <text:span text:style-name="T1">Kdo by šel za někým koho moc neznal a nevěděl ani kam?</text:span></text:p>
      <text:p text:style-name="P4"/>
      <text:p text:style-name="P4">Došli k Rudému moři, co teď? <text:s/>Vojsko v patách, moře před nimi a jim nezbývalo nic, než důvěřovat Mojžíšovi. <text:span text:style-name="T1">Kdo dokáže tolik důvěřovat každému člověku kolem sebe, i když ho pořádně nezná? Svěřit mu svůj život?</text:span></text:p>
      <text:p text:style-name="P4"/>
      <text:p text:style-name="P4">Důvěřovali Mojžišovi tolik, že s ním šli do moře.<text:span text:style-name="T1"> Dokázali bychom i mi, jít s někým do moře, které pro každého z nás vypadá jinak?</text:span></text:p>
      <text:p text:style-name="P4"><text:span text:style-name="T1"/></text:p>
      <text:p text:style-name="P5">Lid se bál hospodina, protože viděli, co dokázal udělat s mořem a pronásledovateli. <text:span text:style-name="T1">Báli bychom se také?</text:span></text:p>
      <text:p text:style-name="P5"><text:span text:style-name="T1"/></text:p>
      <text:p text:style-name="P5">I přes to, přestali při prvním překážkám Bohu důvěřovat. Proč? <text:span text:style-name="T1">Dokázali bychom i mi důvěřovat dál?</text:span></text:p>
      <text:p text:style-name="P5"><text:span text:style-name="T1"/></text:p>
      <text:p text:style-name="P5">Šli s Mojžíšem dál, i přes to, že nevěděli co ještě je čeká. Kolik dalších překážek a těžkostí... <text:span text:style-name="T1">Kdo dokáže přes překážky k svému cíli, i když neví, kolik překážek tam ještě bude?</text:span></text:p>
      <text:p text:style-name="P5"><text:span text:style-name="T1"/></text:p>
      <text:p text:style-name="P5">Důvěřovali Mojžíšovi, že s ním šli na poušť. Bez věcí, vody, jídla...<text:span text:style-name="T1"> Šli bychom i my?</text:span></text:p>
      <text:p text:style-name="P5"><text:span text:style-name="T1"/></text:p>
      <text:p text:style-name="P5">Na poušli mnohé z nich opustila důvěra, reptali. <text:span text:style-name="T1">Důvěřovali bychom i my? Nebo bychom reptali také?</text:span></text:p>
      <text:p text:style-name="P5"><text:span text:style-name="T1"/></text:p>
      <text:p text:style-name="P5"><text:span text:style-name="T1"/></text:p>
      <text:p text:style-name="P5"><text:span text:style-name="T1"/></text:p>
      <text:p text:style-name="P5">V Bibli je důvěra v každé kapitole. Důvěra, která se buď vztahuje přímo k Bohu, nebo k Bohu prostřednicvím nějakého člověka.</text:p>
      <text:p text:style-name="P5">Apoštolové důvěřovali Bohu celým svým životem. Šli za ním a důvěřovali mu, že se o ně postará.</text:p>
      <text:p text:style-name="P5"><text:s/>I my, <text:s/>musíme důvěřovat Bohu.</text:p>
      <text:p text:style-name="P5"><text:s/>V modlidbě důvěřujeme ve vyslyšení našich prozeb. </text:p>
      <text:p text:style-name="P5"><text:s/>Velmi často důvěřujeme známím, kamarádům, profesorům, a spoustě neznámích i známích lidí.</text:p>
      <text:p text:style-name="P5"/>
      <text:p text:style-name="P5"/>
      <text:p text:style-name="P5">Důvěra, je všude okolo nás. Často si jí vůbec neuvědomujeme. Důvěra se stává samosřemostí..</text:p>
      <text:p text:style-name="P5">když se člověk zamyslí, co ten den všechno dělal, kde a komu důvěřoval.</text:p>
      <text:p text:style-name="P5"/>
      <text:p text:style-name="P5">Když nastupujeme do tramvaje, metra či autosu, důvěřujeme řidiči, že nás tam doveze v pořádku. </text:p>
      <text:p text:style-name="P5"><text:soft-page-break/></text:p>
      <text:p text:style-name="P5">Když někoho o něco prosíme (třeba i v maličkosti) důvěřujeme mu, že to opravdu udělá. </text:p>
      <text:p text:style-name="P5"/>
      <text:p text:style-name="P5">Když jedeme na tábor, chaloupku, školu v přírodě, důvěřujeme vedoucím, že tam nebudeme o hladu, že bude program apod. Zdá se to jako samosřemost, ale velmi často, to stojí na více lidí. Každý důvěřuje tomu druhému, že tu věc co mu dal za úkol, udělá. Když se pak tak nestane, může se stát, že najednou nebude večeře. Nebude program. Nebudeme mít kde spát.</text:p>
      <text:p text:style-name="P5"/>
      <text:p text:style-name="P5"/>
      <text:p text:style-name="P5"/>
      <text:p text:style-name="P5">Důvěra je jedna z věcí, které člověk musí mít. Každý důvěřuje někomu hodně, někomu míň a někomu třeba i vůbec, ale bez důvěry, se neobejde nikdo.</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cs" fo:country="CZ" style:letter-kerning="true"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cs" fo:country="CZ" style:letter-kerning="true" style:font-name-asian="Arial Unicode MS"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S Mincho"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creation-date>2010-05-08T15:08:37.10</meta:creation-date>
    <meta:document-statistic meta:table-count="0" meta:image-count="0" meta:object-count="0" meta:page-count="2" meta:paragraph-count="22" meta:word-count="407" meta:character-count="2333"/>
    <dc:date>2010-05-08T15:59:04.18</dc:date>
    <meta:editing-duration>PT00H03M43S</meta:editing-duration>
    <meta:editing-cycles>1</meta:editing-cycles>
    <meta:generator>OpenOffice.org/3.1$Win32 OpenOffice.org_project/310m11$Build-9399</meta:generator>
  </office:meta>
</office:document-meta>
</file>